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_encyklopedie:mlflow"/><text:bookmark-start text:name="__RefHeading___mlflowplatforma_pro_spravu_ml_zivotniho_cyklu_1"/><text:bookmark-start text:name="mlflowplatforma_pro_spravu_ml_zivotniho_cyklu"/>MLflow: Platforma pro správu ML životního cyklu<text:bookmark-end text:name="__RefHeading___mlflowplatforma_pro_spravu_ml_zivotniho_cyklu_1"/><text:bookmark-end text:name="mlflowplatforma_pro_spravu_ml_zivotniho_cyklu"/></text:h>
      <text:p text:style-name="Text_20_body">MLflow je open-source platforma, která pomáhá zvládnout komplexitu projektů strojového učení. Umožňuje sledovat experimenty, balit kód a nasazovat modely.</text:p>
      <text:h text:style-name="Heading_20_2" text:outline-level="2"><text:bookmark-start text:name="__RefHeading___hlavni_pilire_mlflow_2"/><text:bookmark-start text:name="hlavni_pilire_mlflow"/>Hlavní pilíře MLflow<text:bookmark-end text:name="__RefHeading___hlavni_pilire_mlflow_2"/><text:bookmark-end text:name="hlavni_pilire_mlflow"/></text:h>
      <text:p text:style-name="Text_20_body">MLflow se dělí na čtyři klíčové moduly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ul </text:p>
          </table:table-cell>
          <table:table-cell office:value-type="string" table:style-name="tableheader">
            <text:p text:style-name="Table_20_Heading"> Funkce </text:p>
          </table:table-cell>
          <table:table-cell office:value-type="string" table:style-name="tableheader">
            <text:p text:style-name="Table_20_Heading"> Využití </text:p>
          </table:table-cell>
          <table:table-cell office:value-type="string" table:style-name="tableheader"/>
          <table:table-cell office:value-type="string" table:style-name="tablecell">
            <text:p text:style-name="tablealignleft"> Tracking </text:p>
          </table:table-cell>
          <table:table-cell office:value-type="string" table:style-name="tablecell">
            <text:p text:style-name="tablealignleft"> Protokolování parametrů a výsledků. </text:p>
          </table:table-cell>
          <table:table-cell office:value-type="string" table:style-name="tablecell">
            <text:p text:style-name="tablealignleft"> Porovnání úspěšnosti různých verzí modelu. </text:p>
          </table:table-cell>
          <table:table-cell office:value-type="string" table:style-name="tablecell"/>
          <table:table-cell office:value-type="string" table:style-name="tablecell">
            <text:p text:style-name="tablealignleft"> Projects </text:p>
          </table:table-cell>
          <table:table-cell office:value-type="string" table:style-name="tablecell">
            <text:p text:style-name="tablealignleft"> Formát pro balení kódu (Conda, Docker). </text:p>
          </table:table-cell>
          <table:table-cell office:value-type="string" table:style-name="tablecell">
            <text:p text:style-name="tablealignleft"> Zajištění, že kolega spustí kód se stejným výsledkem. </text:p>
          </table:table-cell>
          <table:table-cell office:value-type="string" table:style-name="tablecell"/>
          <table:table-cell office:value-type="string" table:style-name="tablecell">
            <text:p text:style-name="tablealignleft"> Models </text:p>
          </table:table-cell>
          <table:table-cell office:value-type="string" table:style-name="tablecell">
            <text:p text:style-name="tablealignleft"> Standardizovaný formát pro uložení modelu. </text:p>
          </table:table-cell>
          <table:table-cell office:value-type="string" table:style-name="tablecell">
            <text:p text:style-name="tablealignleft"> Možnost nasadit model jako REST API nebo do cloudu. </text:p>
          </table:table-cell>
          <table:table-cell office:value-type="string" table:style-name="tablecell"/>
          <table:table-cell office:value-type="string" table:style-name="tablecell">
            <text:p text:style-name="tablealignleft"> Model Registry </text:p>
          </table:table-cell>
          <table:table-cell office:value-type="string" table:style-name="tablecell">
            <text:p text:style-name="tablealignleft"> Verze a schvalovací procesy. </text:p>
          </table:table-cell>
          <table:table-cell office:value-type="string" table:style-name="tablecell">
            <text:p text:style-name="tablealignleft"> Správa životního cyklu (Staging → Production). </text:p>
          </table:table-cell>
        </table:table-row>
      </table:table>
      <text:h text:style-name="Heading_20_2" text:outline-level="2"><text:bookmark-start text:name="__RefHeading___klicove_vyhody_3"/><text:bookmark-start text:name="klicove_vyhody"/>Klíčové výhody<text:bookmark-end text:name="__RefHeading___klicove_vyhody_3"/><text:bookmark-end text:name="klicove_vyhody"/></text:h>
      <text:p text:style-name="Preformatted_20_Text"><text:s text:c="2"/>Univerzálnost: Podporuje knihovny jako Scikit-learn, TensorFlow, PyTorch nebo XGBoost.</text:p>
      <text:p text:style-name="Preformatted_20_Text"><text:s text:c="2"/>Transparentnost: Každý člen týmu vidí výsledky ostatních v centrálním UI.</text:p>
      <text:p text:style-name="Preformatted_20_Text"><text:s text:c="2"/>Snadná integrace: Lze integrovat do stávajícího Python/R kódu pomocí pár řádků.</text:p>
      <text:h text:style-name="Heading_20_2" text:outline-level="2"><text:bookmark-start text:name="__RefHeading___priklad_logovani_syntaxe_python_4"/><text:bookmark-start text:name="priklad_logovani_syntaxe_python"/>Příklad logování (Syntaxe Python)<text:bookmark-end text:name="__RefHeading___priklad_logovani_syntaxe_python_4"/><text:bookmark-end text:name="priklad_logovani_syntaxe_python"/></text:h>
      <text:p text:style-name="Text_20_body">Vložení MLflow do skriptu je velmi jednoduché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 <text:span text:style-name="highlight_kw1">import</text:span> mlflow<text:line-break/> <text:line-break/><text:span text:style-name="highlight_kw1">with</text:span> mlflow.<text:span text:style-name="highlight_me1">start_run</text:span><text:span text:style-name="highlight_br0">(</text:span><text:span text:style-name="highlight_br0">)</text:span>: <text:span text:style-name="highlight_co1"># Logování parametrů (vstupy) mlflow.log_param("n_estimators", 100)</text:span><text:line-break/> <text:line-break/><text:span text:style-name="highlight_co1"># Logování metrik (výstupy)</text:span><text:line-break/>mlflow.<text:span text:style-name="highlight_me1">log_metric</text:span><text:span text:style-name="highlight_br0">(</text:span><text:span text:style-name="highlight_st0">"auc"</text:span><text:span text:style-name="highlight_sy0">,</text:span> <text:span text:style-name="highlight_nu0">0.88</text:span><text:span text:style-name="highlight_br0">)</text:span><text:line-break/> <text:line-break/><text:span text:style-name="highlight_co1"># Uložení samotného modelu (artefakt)</text:span><text:line-break/>mlflow.<text:span text:style-name="highlight_me1">sklearn</text:span>.<text:span text:style-name="highlight_me1">log_model</text:span><text:span text:style-name="highlight_br0">(</text:span>sk_model<text:span text:style-name="highlight_sy0">,</text:span> <text:span text:style-name="highlight_st0">"random_forest_model"</text:span><text:span text:style-name="highlight_br0">)</text:span></text:p>
          </table:table-cell>
        </table:table-row>
      </table:table>
      <text:h text:style-name="Heading_20_2" text:outline-level="2"><text:bookmark-start text:name="__RefHeading___ui_rozhrani_5"/><text:bookmark-start text:name="ui_rozhrani"/>UI Rozhraní<text:bookmark-end text:name="__RefHeading___ui_rozhrani_5"/><text:bookmark-end text:name="ui_rozhrani"/></text:h>
      <text:p text:style-name="Text_20_body">Pro prohlížení výsledků stačí v terminálu spustit:</text:p>
      <text:p text:style-name="Text_20_body">$ mlflow ui</text:p>
      <text:p text:style-name="Text_20_body">Poté je přehled dostupný na adrese http://localhost:500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2::07:27</meta:creation-date>
    <dc:creator>Generated</dc:creator>
    <dc:date>2026-08-09T12::07:27</dc:date>
    <dc:language>en-US</dc:language>
    <meta:editing-cycles>1</meta:editing-cycles>
    <meta:editing-duration>PT0S</meta:editing-duration>
    <dc:title>it_encyklopedie:mlflow</dc:title>
  </office:meta>
</office:document-meta>
</file>